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ad663fe1c40bd8464d8dd2b47875d2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4fad663fe1c40bd8464d8dd2b47875d2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support.casymir.ch/wiki/doku.php?id=wiki:syntax" text:style-name="Internet_20_link" text:visited-style-name="Visited_20_Internet_20_Link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wiki%3A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upport.casymir.ch/wiki/doku.php?id=wiki:syntax" text:style-name="Internet_20_link" text:visited-style-name="Visited_20_Internet_20_Link">syntax description</text:a> is maintained in the DokuWiki at <text:a xlink:type="simple" xlink:href="https://www.dokuwiki.org/wiki%3Adokuwiki" text:style-name="Internet_20_link" text:visited-style-name="Visited_20_Internet_20_Link">wiki.splitbrain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wiki%3A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wiki%3A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wiki%3A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wiki%3A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wiki%3A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wiki%3A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wiki%3A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wiki%3A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support.casymir.ch/wiki/doku.php?id=wiki: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wiki%3A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wiki%3A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wiki%3A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wiki%3A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wiki%3Atpl%3Atemplates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wiki%3A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wiki%3A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wiki%3Amailinglist" text:style-name="Internet_20_link" text:visited-style-name="Visited_20_Internet_20_Link">Join the mailing list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wiki%3Aforum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wiki%3A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s://www.dokuwiki.org/wiki%3Adiscussion%3Adiscussion" text:style-name="Internet_20_link" text:visited-style-name="Visited_20_Internet_20_Link">The discussion pag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wiki%3A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6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wiki%3A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donating a few bucks to me via <text:a xlink:type="simple" xlink:href="https://www.paypal.com/xclick/business=andi%40splitbrain.org&amp;amp;item_name=DokuWiki+Donation&amp;amp;no_shipping=1&amp;amp;no_note=1&amp;amp;tax=0&amp;amp;currency_code=EUR&amp;amp;lc=US" text:style-name="Internet_20_link" text:visited-style-name="Visited_20_Internet_20_Link">PayPal</text:a>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The content published in the DokuWiki at <text:a xlink:type="simple" xlink:href="http://www.splitbrain.org/dokuwiki/" text:style-name="Internet_20_link" text:visited-style-name="Visited_20_Internet_20_Link">http://www.splitbrain.org/dokuwiki/</text:a> is licensed under the <text:a xlink:type="simple" xlink:href="http://creativecommons.org/licenses/by-nc-sa/2.0/" text:style-name="Internet_20_link" text:visited-style-name="Visited_20_Internet_20_Link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 text:label="2)">2)</text:note-citation><text:note-body><text:p text:style-name="Text_20_body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wiki%3Afaq#licenses_explained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37:26</meta:creation-date>
    <dc:creator>Generated</dc:creator>
    <dc:date>2026-09-06T07::37:26</dc:date>
    <dc:language>en-US</dc:language>
    <meta:editing-cycles>1</meta:editing-cycles>
    <meta:editing-duration>PT0S</meta:editing-duration>
    <dc:title>wiki:dokuwiki</dc:title>
  </office:meta>
</office:document-meta>
</file>